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6pt" style:text-underline-style="solid" style:text-underline-width="auto" style:text-underline-color="font-color" fo:font-weight="bold" style:font-size-asian="16pt" style:font-weight-asian="bold" style:font-size-complex="16pt"/>
    </style:style>
    <style:style style:name="P2" style:family="paragraph" style:parent-style-name="Standard">
      <style:text-properties fo:font-size="16pt" style:text-underline-style="solid" style:text-underline-width="auto" style:text-underline-color="font-color" style:font-size-asian="16pt" style:font-size-complex="16pt"/>
    </style:style>
    <style:style style:name="P3" style:family="paragraph" style:parent-style-name="Standard">
      <style:paragraph-properties fo:line-height="150%"/>
    </style:style>
    <style:style style:name="P4" style:family="paragraph" style:parent-style-name="Standard"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6" style:family="paragraph" style:parent-style-name="Standard">
      <style:text-properties fo:font-size="14pt" fo:language="en" fo:country="GB" style:font-size-asian="14pt" style:font-size-complex="14pt"/>
    </style:style>
    <style:style style:name="P7" style:family="paragraph" style:parent-style-name="Standard">
      <style:paragraph-properties fo:line-height="150%"/>
      <style:text-properties fo:font-size="14pt" fo:language="en" fo:country="GB" style:font-size-asian="14pt" style:font-size-complex="14pt"/>
    </style:style>
    <style:style style:name="P8" style:family="paragraph" style:parent-style-name="Standard">
      <style:text-properties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P9" style:family="paragraph" style:parent-style-name="Standard">
      <style:paragraph-properties fo:padding-left="0cm" fo:padding-right="0cm" fo:padding-top="0cm" fo:padding-bottom="0.035cm" fo:border-left="none" fo:border-right="none" fo:border-top="none" fo:border-bottom="0.035cm solid #000000"/>
    </style:style>
    <style:style style:name="P10" style:family="paragraph" style:parent-style-name="Standard">
      <style:paragraph-properties fo:padding-left="0cm" fo:padding-right="0cm" fo:padding-top="0cm" fo:padding-bottom="0.035cm" fo:border-left="none" fo:border-right="none" fo:border-top="none" fo:border-bottom="0.035cm solid #000000"/>
      <style:text-properties fo:font-size="14pt" style:font-size-asian="14pt" style:font-size-complex="14pt"/>
    </style:style>
    <style:style style:name="P11" style:family="paragraph" style:parent-style-name="Standard">
      <style:paragraph-properties fo:padding-left="0cm" fo:padding-right="0cm" fo:padding-top="0cm" fo:padding-bottom="0.035cm" fo:border-left="none" fo:border-right="none" fo:border-top="none" fo:border-bottom="0.035cm solid #000000">
        <style:tab-stops>
          <style:tab-stop style:position="16cm" style:type="right"/>
        </style:tab-stops>
      </style:paragraph-properties>
      <style:text-properties fo:font-size="14pt" style:font-size-asian="14pt" style:font-size-complex="14pt"/>
    </style:style>
    <style:style style:name="P12" style:family="paragraph" style:parent-style-name="Standard">
      <style:paragraph-properties fo:padding-left="0cm" fo:padding-right="0cm" fo:padding-top="0cm" fo:padding-bottom="0.071cm" fo:border-left="none" fo:border-right="none" fo:border-top="none" fo:border-bottom="0.035cm solid #000000"/>
      <style:text-properties fo:font-size="14pt" style:font-size-asian="14pt" style:font-size-complex="14pt"/>
    </style:style>
    <style:style style:name="P13" style:family="paragraph" style:parent-style-name="Standard" style:master-page-name="Standard">
      <style:paragraph-properties style:page-number="auto"/>
    </style:style>
    <style:style style:name="T1" style:family="text">
      <style:text-properties fo:font-size="16pt" style:text-underline-style="solid" style:text-underline-width="auto" style:text-underline-color="font-color" fo:font-weight="bold" style:font-size-asian="16pt" style:font-weight-asian="bold" style:font-size-complex="16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4pt" fo:language="en" fo:country="GB" style:font-size-asian="14pt" style:font-size-complex="14pt"/>
    </style:style>
    <style:style style:name="T4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center" style:horizontal-rel="page-content" fo:background-color="#ffffff" style:background-transparency="100%" style:writing-mode="lr-tb" draw:wrap-influence-on-position="once-successive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 text:c="36"/><text:span text:style-name="T1">LOOTUSE KÜLA ANKEET</text:span></text:p>
      <text:p text:style-name="P1"/>
      <text:p text:style-name="P2"/>
      <text:p text:style-name="Standard"><text:span text:style-name="T2">NIMI:_______________________________KUUPÄEV:___</text:span><text:span text:style-name="T3">/___/_________</text:span></text:p>
      <text:p text:style-name="P5"/>
      <text:p text:style-name="P3"><text:span text:style-name="T2">VIIMANE REGISTREERITUD ELUKOHT:___________________________</text:span></text:p>
      <text:p text:style-name="P7">________________________________________________________________</text:p>
      <text:p text:style-name="P5">PRAEGUNE ELUKOHT:___________________________________________</text:p>
      <text:p text:style-name="P7">________________________________________________________________</text:p>
      <text:p text:style-name="P3"><text:span text:style-name="T2">SÜNNIAEG:___</text:span><text:span text:style-name="T3">/___/_______</text:span><text:span text:style-name="T2">VANUS:_______SÜNNIKOHT:_____________</text:span></text:p>
      <text:p text:style-name="P3"><text:span text:style-name="T2">MITU VENDA:______ÕDE:______VANUSELT OLED MITMES:_________</text:span></text:p>
      <text:p text:style-name="P5">DOKUMENT:___________________DOK.NR._________________________</text:p>
      <text:p text:style-name="P5">KEHTIV KUNI:_____________VÄLJAANDJA:________________________</text:p>
      <text:p text:style-name="P5">ISIKUKOOD:____________________________</text:p>
      <text:p text:style-name="P3"><text:span text:style-name="T2">MÄRKUSED: (kaotatud,varastatud,vms.)_______________________________</text:span></text:p>
      <text:p text:style-name="P3"><text:span text:style-name="T2">LÄHEDANE ISIK, KELLE PEALE SA SAAD KINDEL OLLA:___________</text:span></text:p>
      <text:p text:style-name="P5">________________________________________________________________</text:p>
      <text:p text:style-name="P5">TEL._____________________AADRESS:_____________________________</text:p>
      <text:p text:style-name="P5">________________________________________________________________</text:p>
      <text:p text:style-name="P5">VANEMATE NIMED (kui elavad):___________________________________</text:p>
      <text:p text:style-name="P5">________________________________________________________________</text:p>
      <text:p text:style-name="P5">VANEMATE AADRESS:___________________________________________</text:p>
      <text:p text:style-name="P5">________________________________________________________________</text:p>
      <text:p text:style-name="P5">KAS VANEMAD ELAVAD LAHUS?______ON NAD LAHUTATUD?_____</text:p>
      <text:p text:style-name="P5">LAHUTUSE PÕHJUS:_____________________________________________</text:p>
      <text:p text:style-name="P5">________________________________________________________________</text:p>
      <text:p text:style-name="P5">KAS KEEGI VANEMATEST ON SURNUD?___________________________</text:p>
      <text:p text:style-name="P5">MILLAL?________________</text:p>
      <text:p text:style-name="P3"><text:span text:style-name="T2">KAS SA OMAD KINNISVARA?________________________ <text:s text:c="5"/></text:span></text:p>
      <text:p text:style-name="P3"><text:span text:style-name="T2">AUTOT? ( mudel, aasta)_________________________</text:span></text:p>
      <text:p text:style-name="P3"><text:soft-page-break/><text:span text:style-name="T2">KAS SA OMAD MINGEID SISSETULEKUID? KUI JAH, SIIS KUI PALJU?_________________________________</text:span></text:p>
      <text:p text:style-name="P5">KAS SUL ON KAASA RAHA, KUI JAH, SIIS KUI PALJU?______________</text:p>
      <text:p text:style-name="P4">KAS SUL ON JUHILOAD, MIS KATEGOORIA?_______________________</text:p>
      <text:p text:style-name="P4"/>
      <text:p text:style-name="Standard"><text:span text:style-name="T2">KAS OLED VAREM OSALENUD REHABILITATSIOONI PROGRAMMIS?</text:span></text:p>
      <text:p text:style-name="Standard"><text:span text:style-name="T2">________________________________________________________________</text:span></text:p>
      <text:p text:style-name="P4"/>
      <text:p text:style-name="Standard"><text:span text:style-name="T2">MILLAL?____________ LÄBINUD?________KUI KAUA?_______________</text:span></text:p>
      <text:p text:style-name="P4"/>
      <text:p text:style-name="P8">PEREINFO:</text:p>
      <text:p text:style-name="P4"/>
      <text:p text:style-name="P4">PEREKONNASEIS (abielus, vallaline, vabaabielu):______________________</text:p>
      <text:p text:style-name="P4"/>
      <text:p text:style-name="P4">ELATE LAHUS?________</text:p>
      <text:p text:style-name="P4"/>
      <text:p text:style-name="Standard"><text:span text:style-name="T2">ABIKAASA NIMI:________________________________</text:span></text:p>
      <text:p text:style-name="P4"/>
      <text:p text:style-name="Standard"><text:span text:style-name="T2">SÜNNIAEG:___</text:span><text:span text:style-name="T3">/___/_________</text:span><text:span text:style-name="T2"> VANUS:_________</text:span></text:p>
      <text:p text:style-name="P4"/>
      <text:p text:style-name="Standard"><text:span text:style-name="T2">ABIKAASA AADRESS:___________________________________________</text:span></text:p>
      <text:p text:style-name="P6">________________________________________________________________</text:p>
      <text:p text:style-name="P4"/>
      <text:p text:style-name="P4">KAUA ABIELUS?______________KAUA ELATE LAHUS?______________</text:p>
      <text:p text:style-name="P4"/>
      <text:p text:style-name="Standard"><text:span text:style-name="T2">KAUA LAHUTATUD?_______________</text:span></text:p>
      <text:p text:style-name="P4"/>
      <text:p text:style-name="P4">KAS ABIKAASA ABIELLUS UUESTI?_________</text:p>
      <text:p text:style-name="P4"/>
      <text:p text:style-name="P10">PÕHJUS, MIKS ELATE LAHUS VÕI LAHUTASITE?___________________</text:p>
      <text:p text:style-name="P10"/>
      <text:p text:style-name="P4"/>
      <text:p text:style-name="Standard"><text:span text:style-name="T2">MITU KORDA OLED ABIELLUNUD?_____________ (kui rohkem kui üks kord, siis täida ka alumised read)</text:span></text:p>
      <text:p text:style-name="P4"/>
      <text:p text:style-name="P4">1. MILLAL ABIELLUSID?___________MILLAL LAHUTASID?__________</text:p>
      <text:p text:style-name="Standard"><text:span text:style-name="T2"><text:s text:c="4"/>PÕHJUS?______________________________________________________</text:span></text:p>
      <text:p text:style-name="P4"/>
      <text:p text:style-name="P4">2. MILLAL ABIELLUSID?___________MILLAL LAHUTASID?__________</text:p>
      <text:p text:style-name="Standard"><text:span text:style-name="T2"><text:s text:c="4"/>PÕHJUS?______________________________________________________</text:span></text:p>
      <text:p text:style-name="P4"/>
      <text:p text:style-name="Standard"><text:soft-page-break/><text:span text:style-name="T2">LASTE NIMEKIRI (kui on) IGAST ABIELUST JA KUI PALJU MAKSATE ALIMENTE? </text:span></text:p>
      <text:p text:style-name="P4"/>
      <text:p text:style-name="Standard"><text:span text:style-name="T2">ESIMESEST ABIELUST?___________________________________________</text:span></text:p>
      <text:p text:style-name="P4">LASTE TOETUS?______________</text:p>
      <text:p text:style-name="P4"/>
      <text:p text:style-name="P4">TEISEST ABIELUST?____________LASTE TOETUS?__________________</text:p>
      <text:p text:style-name="P4"/>
      <text:p text:style-name="P4">KUI PALJU? (nädalas, kuus, kvartalis, aastas)___________________________</text:p>
      <text:p text:style-name="P4"/>
      <text:p text:style-name="P4">KUS ON SINU LAPSED?___________________________________________</text:p>
      <text:p text:style-name="P4"/>
      <text:p text:style-name="P4">KUI OLED LESK, MILLAL SU ABIKAASA SURI?_____________________</text:p>
      <text:p text:style-name="P4"/>
      <text:p text:style-name="Standard"><text:span text:style-name="T2">SURMA PÕHJUS:________________________________________________</text:span></text:p>
      <text:p text:style-name="P4"/>
      <text:p text:style-name="P4">KUI OLED ABIELUS, KAS SU ABIKAASA TÖÖTAB?__________________</text:p>
      <text:p text:style-name="P4"/>
      <text:p text:style-name="P4">KUI JAH, SIIS KUS JA KELLENA?__________________________________</text:p>
      <text:p text:style-name="P4"/>
      <text:p text:style-name="Standard"><text:span text:style-name="T2">PALJU SAAB PALKA?____________________</text:span></text:p>
      <text:p text:style-name="P4"/>
      <text:p text:style-name="P8">HARIDUS</text:p>
      <text:p text:style-name="P8"/>
      <text:p text:style-name="P4">MILLIST HARIDUST OMAD?______________________________________</text:p>
      <text:p text:style-name="P4"/>
      <text:p text:style-name="Standard"><text:span text:style-name="T2">MUU ERIALA?____________________KURSUSED?___________________</text:span></text:p>
      <text:p text:style-name="Standard"><text:span text:style-name="T2">___________________________________________________</text:span></text:p>
      <text:p text:style-name="P8"/>
      <text:p text:style-name="P8">TÖÖALASED KOGEMUSED</text:p>
      <text:p text:style-name="P8"/>
      <text:p text:style-name="Standard"><text:span text:style-name="T2">ELUKUTSE:_______________ PALJU ON SUL TÖÖSTAAŽI?___________</text:span></text:p>
      <text:p text:style-name="P4"/>
      <text:p text:style-name="Standard"><text:span text:style-name="T2">SINU VIIMANE TÖÖKOHT? (kus ja millal)____________________________</text:span></text:p>
      <text:p text:style-name="Standard"><text:span text:style-name="T2">________________________________________________________________</text:span></text:p>
      <text:p text:style-name="P4"/>
      <text:p text:style-name="P4">KUI SA EI TÖÖTANUD KUSKIL, SIIS MIKS?_________________________</text:p>
      <text:p text:style-name="P4">________________________________________________________________</text:p>
      <text:p text:style-name="P4"/>
      <text:p text:style-name="P4">KIRJUTA, MIDA SA TEHA OSKAD, ERILISED OSKUSED?</text:p>
      <text:p text:style-name="P4">(mehhaanik, kokk, ehitaja jne.)_______________________________________</text:p>
      <text:p text:style-name="P4">________________________________________________________________</text:p>
      <text:p text:style-name="P4"><text:soft-page-break/>KAS SIND ON TÖÖLT KOONDATUD SELLEPÄRAST, ET SA TARBID ALKOHOLI VÕI UIMASTEID?______________________________________</text:p>
      <text:p text:style-name="P4"/>
      <text:p text:style-name="Standard"><text:span text:style-name="T2">KAS OLED ISE LAHKUNUD TÖÖLT ALKOHOLI VÕI NARKOOTIKUMIDE TARBIMISE PÄRAST?_________</text:span></text:p>
      <text:p text:style-name="P4"/>
      <text:p text:style-name="Standard"><text:span text:style-name="T2">MITUT TÖÖKOHTA OLED OMANUD VIIMASE VIIE AASTA JOOKSUL? NUMBRITES:________MILLIST TÖÖD EELISTAD?___________________</text:span></text:p>
      <text:p text:style-name="P4">_________________________________________</text:p>
      <text:p text:style-name="P4"/>
      <text:p text:style-name="P8">SÕJAVÄELISED KOGEMUSED</text:p>
      <text:p text:style-name="P8"/>
      <text:p text:style-name="Standard"><text:span text:style-name="T2">KAS OLED LÄBINUD AJATEENISTUSE?_________</text:span></text:p>
      <text:p text:style-name="P4"/>
      <text:p text:style-name="Standard"><text:span text:style-name="T2">KUS?____________________________________</text:span></text:p>
      <text:p text:style-name="P4"/>
      <text:p text:style-name="P4">KELLENA TEENISID? (amet, auaste)_________________________________</text:p>
      <text:p text:style-name="P4"/>
      <text:p text:style-name="P8">INFORMATSIOON TERVISE KOHTA</text:p>
      <text:p text:style-name="P8"/>
      <text:p text:style-name="P4">KUIDAS ON SINU TERVISLIK SEISUKORD? </text:p>
      <text:p text:style-name="P4">IDEAALNE____HEA____KESKMINE____KEHV____VÄGA KEHV____</text:p>
      <text:p text:style-name="P4"/>
      <text:p text:style-name="P4">SINU PIKKUS_______KAAL________TAVALINE KEHAKAAL__________</text:p>
      <text:p text:style-name="P4"/>
      <text:p text:style-name="P4">KAS SUL ON OLNUD HILJUTI KAALU MUUTUSI?________</text:p>
      <text:p text:style-name="P4"/>
      <text:p text:style-name="P10">KIRJUTA SIIA KÕIK OMA HAIGUSED JA LÄBITUD OPERATSIOONID:________________________________________________</text:p>
      <text:p text:style-name="P10"/>
      <text:p text:style-name="P12"/>
      <text:p text:style-name="P4"/>
      <text:p text:style-name="P4">KAS SUL ON MÕNED PUUDED? (vaimseid, füüsilisi)___________________</text:p>
      <text:p text:style-name="P4"/>
      <text:p text:style-name="P4">KAS SUL ON PRAEGU MÕNI SUGUHAIGUS?________________________</text:p>
      <text:p text:style-name="P4"/>
      <text:p text:style-name="P4">KAS SA OLED PÕDENUD SUGUHAIGUSI?_______</text:p>
      <text:p text:style-name="P4"/>
      <text:p text:style-name="Standard"><text:span text:style-name="T2">MIS SUGUHAIGUS?______________________MILLAL?____________</text:span></text:p>
      <text:p text:style-name="P4"/>
      <text:p text:style-name="P4">RAVITUD?_______</text:p>
      <text:p text:style-name="P4"/>
      <text:p text:style-name="Standard"><text:span text:style-name="T2">KAS SA OLED TEINUD HIV-TESTI?______MILLAL?____________</text:span></text:p>
      <text:p text:style-name="P4"><text:soft-page-break/>KAS SA OLED NÕUS END TESTIMA AJAL, MIL OLED LOOTUSE </text:p>
      <text:p text:style-name="P4">KÜLAS?_______</text:p>
      <text:p text:style-name="P4"/>
      <text:p text:style-name="Standard"><text:span text:style-name="T2">KUI SA SUITSETAD, KAS OLED VALMIS SELLEST LOOBUMA, ET LIITUDA PROGRAMMIGA? _________</text:span></text:p>
      <text:p text:style-name="P4"/>
      <text:p text:style-name="P4">KAS SIND ON HOSPITALISEERITUD (viidud haiglasse) ALKOHOLI VÕI </text:p>
      <text:p text:style-name="Standard"><text:span text:style-name="T2">NARKOOTIKUMIDE TARBIMISE PÄRAST?________</text:span></text:p>
      <text:p text:style-name="P4"/>
      <text:p text:style-name="P4">KIRJUTA SÕLTUVUSE TAGAJÄRJEL PÕETUD HAIGUSED JA RAVI:</text:p>
      <text:p text:style-name="P4">________________________________________________________________</text:p>
      <text:p text:style-name="P4">________________________________________________________________</text:p>
      <text:p text:style-name="P4">________________________________________________________________</text:p>
      <text:p text:style-name="P4"/>
      <text:p text:style-name="P4">KAS SA PRAEGU TARBID MINGEID RETSEPTIRAVIMEID?___________</text:p>
      <text:p text:style-name="P4"/>
      <text:p text:style-name="P4">KUI KAUA NEID TARBID?__________________</text:p>
      <text:p text:style-name="P4"/>
      <text:p text:style-name="Standard"><text:span text:style-name="T2">KUI OLED ABIELUS, SIIS KAS ABIKAASA TARBIB MINGEID TEMALE ETTEKIRJUTATUID RAVIMEID VÕI MUID RAVIMEID?</text:span></text:p>
      <text:p text:style-name="P4">________________________________________________________________</text:p>
      <text:p text:style-name="P4"/>
      <text:p text:style-name="P4">KUI KAUA?___________</text:p>
      <text:p text:style-name="P4"/>
      <text:p text:style-name="P4">KAS SA OLED KANNATANUD DEPRESSIOONI ALL?_______</text:p>
      <text:p text:style-name="P4"/>
      <text:p text:style-name="P4">MILLIST ABI SA SAID?___________________________________________</text:p>
      <text:p text:style-name="P4"/>
      <text:p text:style-name="P4">KAS SUL ON OLNUD ENESETAPU MÕTTEID?_______</text:p>
      <text:p text:style-name="P4"/>
      <text:p text:style-name="P4">MILLAL?___________</text:p>
      <text:p text:style-name="P4"/>
      <text:p text:style-name="P4">KAS SA OLED ÜRITANUD TEHA ENESETAPPU?__________</text:p>
      <text:p text:style-name="P4"/>
      <text:p text:style-name="P4">MILLAL?___________</text:p>
      <text:p text:style-name="P10"/>
      <text:p text:style-name="P10">KUIDAS SA TAHTSID SEDA TEHA?________________________________</text:p>
      <text:p text:style-name="P10"/>
      <text:p text:style-name="P4"/>
      <text:p text:style-name="P4">KAS SUL ON OLNUD PSÜHHOLOOGILISI HAIGUSI?_________________</text:p>
      <text:p text:style-name="P10"/>
      <text:p text:style-name="P4"/>
      <text:p text:style-name="P4">KAS SA OLED NÕUS ALLA KIRJUTAMA, ET ME SAAKSIME </text:p>
      <text:p text:style-name="P4"><text:soft-page-break/>INFORMATSIOONI SINU TAUSTA KOHTA?__________</text:p>
      <text:p text:style-name="P4"/>
      <text:p text:style-name="P8">ALKOHOL JA/VÕI NARKOOTIKUMID SINU ELUS</text:p>
      <text:p text:style-name="P8"/>
      <text:p text:style-name="P4">KUI PALJU SA KASUTASID ALKOHOLI VÕI NARKOOTIKUME?</text:p>
      <text:p text:style-name="P4"/>
      <text:p text:style-name="P4">ALKOHOL: (õlu? vein? viski? viin? muu? kõik?) ________________________</text:p>
      <text:p text:style-name="P4"/>
      <text:p text:style-name="P4">KUI PALJU?________________________KUI KAUA? (mitu aastat)________</text:p>
      <text:p text:style-name="P4">________________</text:p>
      <text:p text:style-name="P4"/>
      <text:p text:style-name="P4">NARKOOTIKUMID? (mida kasutasid) ________________________________</text:p>
      <text:p text:style-name="P4"/>
      <text:p text:style-name="Standard"><text:span text:style-name="T2">KUI PALJU?__________KUI KAUA? (mitu aastat)______________________</text:span></text:p>
      <text:p text:style-name="P4"/>
      <text:p text:style-name="P9"><text:span text:style-name="T2">KUI VANA SA OLID JA MILLISES OLUKORRAS SA ESIMEST KORDA </text:span></text:p>
      <text:p text:style-name="P11">TARBISID ALKOHOLI VÕI NARKOOTIKUME?______________________</text:p>
      <text:p text:style-name="P11">________________________________________________________________</text:p>
      <text:p text:style-name="P11"/>
      <text:p text:style-name="P4"/>
      <text:p text:style-name="Standard"><text:span text:style-name="T2">KUIDAS SA TARVITAD ALKOHOLI VÕI NARKOOTIKUME PRAEGU?</text:span></text:p>
      <text:p text:style-name="P4">________________________________________________________________</text:p>
      <text:p text:style-name="P4"/>
      <text:p text:style-name="P4">KAS SA OLED ISE KUNAGI PROOVINUD KONTROLLIDA OMA LEMBUST ALKOHOLI VÕI NARKOOTIKUMIDE SUHTES?_________</text:p>
      <text:p text:style-name="P4"/>
      <text:p text:style-name="P4">KUIDAS?________________________________________________________</text:p>
      <text:p text:style-name="P4"/>
      <text:p text:style-name="P4">MIKS HAKKASID TAAS TARVITAMA?_____________________________</text:p>
      <text:p text:style-name="P4">________________________________________________________________</text:p>
      <text:p text:style-name="P4"/>
      <text:p text:style-name="P4">KAS SUL ON OLNUD MÄLUAUKE?_________</text:p>
      <text:p text:style-name="P4"/>
      <text:p text:style-name="P4">EPILEPSIAHOOGE?__________</text:p>
      <text:p text:style-name="P4"/>
      <text:p text:style-name="P4">HALLUTSINATSIOONE?_________</text:p>
      <text:p text:style-name="P4"/>
      <text:p text:style-name="Standard"><text:span text:style-name="T2">MILLINE ON SINU KÄITUMINE ALKOHOLI VÕI NARKOUIMAS? (agressiivne, rahulik, vms.)____________________________</text:span></text:p>
      <text:p text:style-name="P4"/>
      <text:p text:style-name="Standard"><text:span text:style-name="T2">MIS ON SINU PIKIM KAINUSPERIOOD JOOMISES VÕI UIMASTI TARBIMISES VIIMASE KAHE AASTA JOOKSUL?____________________</text:span></text:p>
      <text:p text:style-name="P4"/>
      <text:p text:style-name="P4"><text:soft-page-break/>KAS SA OLED KURITARVITANUD RETSEPTIROHTE? _____________</text:p>
      <text:p text:style-name="P4"/>
      <text:p text:style-name="P4">KUI JAH, SIIS MILLISEID TABLETTE?______________________________</text:p>
      <text:p text:style-name="P4"/>
      <text:p text:style-name="P4">KAS SA OLED ÜRITANUD END PILVE AJADA MINGIL TEISEL MOEL?</text:p>
      <text:p text:style-name="P4"/>
      <text:p text:style-name="P4">________MILLISEL MOEL?________________________________________</text:p>
      <text:p text:style-name="P4"/>
      <text:p text:style-name="P4">KUI KAUA TEGELESID SELLEGA?_________________________________</text:p>
      <text:p text:style-name="P4"/>
      <text:p text:style-name="P4">KAS ON MIDAGI VEEL, SEOSES ALKOHOLI VÕI UIMASTITEGA, MIDA </text:p>
      <text:p text:style-name="P4"/>
      <text:p text:style-name="P4">SA TAHAKSID JAGADA?__________________________________________</text:p>
      <text:p text:style-name="P4">________________________________________________________________</text:p>
      <text:p text:style-name="P4">________________________________________________________________</text:p>
      <text:p text:style-name="P4"/>
      <text:p text:style-name="P8">ARRETEERIMISE RAPORT</text:p>
      <text:p text:style-name="Standard"/>
      <text:p text:style-name="Standard"><text:span text:style-name="T2">MITU KORDA OLED VAHISTATUD?___________MILLE EEST?________</text:span></text:p>
      <text:p text:style-name="P4">________________________________________________________________</text:p>
      <text:p text:style-name="P4"/>
      <text:p text:style-name="Standard"><text:span text:style-name="T2">KAUA OLED KANDNUD KARISTUST ARESTIMAJAS?________________</text:span></text:p>
      <text:p text:style-name="P4"/>
      <text:p text:style-name="Standard"><text:span text:style-name="T2">KAS SA OLED PRAEGU SEOTUD MINGI KOHTUASJAGA?____________</text:span></text:p>
      <text:p text:style-name="P4">________________________________________________________________</text:p>
      <text:p text:style-name="P4"/>
      <text:p text:style-name="P4">KAS SU AUTOJUHILUBE ON KUNAGI TÜHISTATUD VÕI ÄRA VÕETUD?_________</text:p>
      <text:p text:style-name="P4"/>
      <text:p text:style-name="P4">KAS SA OLED OLNUD VANGIS?________MILLAL?___________________</text:p>
      <text:p text:style-name="P4"/>
      <text:p text:style-name="Standard"><text:span text:style-name="T2">MIKS JA KUS?___________________________________________________</text:span></text:p>
      <text:p text:style-name="P4"/>
      <text:p text:style-name="Standard"><text:span text:style-name="T2">KAS SUL ON KEHTIVAT KARISTUST?______________________________</text:span></text:p>
      <text:p text:style-name="P4"/>
      <text:p text:style-name="Standard"><text:span text:style-name="T2">KAS SUL ON MIDAGI SELLE VASTU, KUI TEATAME POLITSEILE, ET SA OLED SIIN?_____________</text:span></text:p>
      <text:p text:style-name="P4"/>
      <text:p text:style-name="Standard"><text:span text:style-name="T2">KAS SA OLED KRIMINAALHOOLDAJA JÄRELVALVE ALL?_________</text:span></text:p>
      <text:p text:style-name="P4"/>
      <text:p text:style-name="Standard"><text:span text:style-name="T2">KELLE? (nimi, telefoni nr.)__________________________________________</text:span></text:p>
      <text:p text:style-name="P4"/>
      <text:p text:style-name="Standard"><text:soft-page-break/><text:span text:style-name="T2">MÄRKUSED: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8"/>
      <text:p text:style-name="P8">USULINE TAUST</text:p>
      <text:p text:style-name="P8"/>
      <text:p text:style-name="Standard"><text:span text:style-name="T2">KAS SA OLED VÕI OLID MÕNE KIRIKU LIIGE?______________________</text:span></text:p>
      <text:p text:style-name="P4"/>
      <text:p text:style-name="Standard"><text:span text:style-name="T2">PASTORI NIMI:__________________________</text:span></text:p>
      <text:p text:style-name="P4"/>
      <text:p text:style-name="Standard"><text:span text:style-name="T2">KAS OSALESID MÕNES KIRIKUTEENISTUSES?___________</text:span></text:p>
      <text:p text:style-name="P4"/>
      <text:p text:style-name="Standard"><text:span text:style-name="T2">KUI TIHTI SA TÄNA KIRIKUS KÄID?______________________________</text:span></text:p>
      <text:p text:style-name="P4"/>
      <text:p text:style-name="Standard"><text:span text:style-name="T2">KAS SA KÄISID KIRIKUS LAPSENA?__________</text:span></text:p>
      <text:p text:style-name="P4"/>
      <text:p text:style-name="Standard"><text:span text:style-name="T2">KUI TIHTI SA LOED PIIBLIT?_______________________________</text:span></text:p>
      <text:p text:style-name="P4"/>
      <text:p text:style-name="Standard"><text:span text:style-name="T2">KAS SA OLED RISTITUD?___________</text:span></text:p>
      <text:p text:style-name="P4"/>
      <text:p text:style-name="Standard"><text:span text:style-name="T2">KAS SA PALVETAD JA KUI TIHTI?_________________________________</text:span></text:p>
      <text:p text:style-name="P4"/>
      <text:p text:style-name="Standard"><text:span text:style-name="T2">KAS SA OLED PÄÄSTETUD? (jah, ei, pole kindel)______________________</text:span></text:p>
      <text:p text:style-name="P4"/>
      <text:p text:style-name="Standard"><text:span text:style-name="T2">KES ON JUMAL SINU JAOKS?_____________________________________</text:span></text:p>
      <text:p text:style-name="P4">________________________________________________________________________________________________________________________________</text:p>
      <text:p text:style-name="P4"/>
      <text:p text:style-name="Standard"><text:span text:style-name="T2">SINU ABIKAASA USULINE TAGAPÕHI:____________________________</text:span></text:p>
      <text:p text:style-name="P4"/>
      <text:p text:style-name="P4"/>
      <text:p text:style-name="P4">TUBERKULOOSITESTI TULEMUS ESITATUD: ______________________</text:p>
      <text:p text:style-name="P4">________________________________________________________________</text:p>
      <text:p text:style-name="Standard"><text:span text:style-name="T2">________________________________________________________________</text:span></text:p>
      <text:p text:style-name="P4"/>
      <text:p text:style-name="Standard"><text:span text:style-name="T2">ALLKIRI: __________ <text:s text:c="36"/>KUUPÄEV: ____/____/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t" fo:country="E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et" fo:country="E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et" fo:country="EE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rame_20_contents" style:display-name="Frame contents" style:family="paragraph" style:parent-style-name="Text_20_body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/>
    <style:style style:name="Mfr1" style:family="graphic" style:parent-style-name="Frame">
      <style:graphic-properties style:wrap="dynamic" style:number-wrapped-paragraphs="no-limit" style:vertical-pos="from-top" style:vertical-rel="paragraph" style:horizontal-pos="center" style:horizontal-rel="page-content" fo:background-color="#ffffff" style:background-transparency="100%" style:writing-mode="lr-tb" draw:wrap-influence-on-position="once-successiv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.499cm" fo:margin-bottom="1.27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1.229cm" fo:margin-top="1.13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/>
      </style:header-style>
      <style:footer-style>
        <style:header-footer-properties fo:min-height="0cm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Frame1" text:anchor-type="paragraph" svg:y="0.002cm" fo:min-width="0cm" draw:z-index="7"><draw:text-box fo:min-height="0.058cm"><text:p text:style-name="Footer"><text:span text:style-name="Page_20_Number"><text:page-number text:select-page="current">8</text:page-number></text:span></text:p></draw:text-box></draw:frame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                                    LOOTUSE KÜLA ANKEET</dc:title>
    <meta:initial-creator>Andrew </meta:initial-creator>
    <meta:creation-date>2012-05-10T11:54:00</meta:creation-date>
    <dc:creator>Liis</dc:creator>
    <dc:date>2012-05-10T11:55:00</dc:date>
    <meta:print-date>2009-01-14T13:24:00</meta:print-date>
    <meta:editing-cycles>3</meta:editing-cycles>
    <meta:editing-duration>PT1M</meta:editing-duration>
    <meta:document-statistic meta:table-count="0" meta:image-count="0" meta:object-count="0" meta:page-count="8" meta:paragraph-count="179" meta:word-count="752" meta:character-count="10342"/>
    <meta:generator>OpenOffice/4.1.1$Win32 OpenOffice.org_project/411m6$Build-9775</meta:generator>
  </office:meta>
</office:document-meta>
</file>